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10CE000005EB2A89CD9C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8pt" style:font-size-asian="18pt" style:font-size-complex="18pt"/>
    </style:style>
    <style:style style:name="P3" style:family="paragraph" style:parent-style-name="Standard">
      <style:paragraph-properties fo:text-align="center" style:justify-single-word="false"/>
      <style:text-properties fo:font-variant="normal" fo:text-transform="none" fo:color="#222222" style:font-name="Times New Roman" fo:font-size="12pt" fo:letter-spacing="normal" fo:font-style="normal" fo:font-weight="bold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5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bold" style:font-size-asian="12pt" style:font-size-complex="12pt"/>
    </style:style>
    <style:style style:name="P6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7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8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9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style:text-underline-style="solid" style:text-underline-width="auto" style:text-underline-color="font-color" fo:font-weight="normal" style:font-size-asian="12pt" style:font-size-complex="12pt"/>
    </style:style>
    <style:style style:name="P10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222222" style:font-name="Times New Roman" fo:font-size="12pt" fo:letter-spacing="normal" fo:font-style="italic" fo:font-weight="normal" style:font-size-asian="12pt" style:font-size-complex="12pt"/>
    </style:style>
    <style:style style:name="P11" style:family="paragraph" style:parent-style-name="Standard">
      <style:paragraph-properties fo:margin-left="0cm" fo:margin-right="0cm" fo:orphans="2" fo:widows="2" fo:text-indent="0cm" style:auto-text-indent="false"/>
      <style:text-properties fo:font-variant="normal" fo:text-transform="none" fo:color="#222222" style:font-name="Times New Roman" fo:font-size="12pt" fo:letter-spacing="normal" fo:font-style="italic" fo:font-weight="normal" fo:background-color="transparent" style:font-size-asian="12pt" style:font-size-complex="12pt"/>
    </style:style>
    <style:style style:name="P12" style:family="paragraph" style:parent-style-name="Standard">
      <style:paragraph-properties fo:margin-left="0cm" fo:margin-right="0cm" fo:margin-top="0cm" fo:margin-bottom="0.499cm" fo:text-align="center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bold" style:font-size-asian="12pt" style:font-size-complex="12pt"/>
    </style:style>
    <style:style style:name="P13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bold" style:font-size-asian="12pt" style:font-size-complex="12pt"/>
    </style:style>
    <style:style style:name="P14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15" style:family="paragraph" style:parent-style-name="Text_20_body">
      <style:paragraph-properties fo:margin-left="0cm" fo:margin-right="0cm" fo:margin-top="0cm" fo:margin-bottom="0cm" fo:text-align="center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16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fo:background-color="transparent" style:font-size-asian="12pt" style:font-size-complex="12pt"/>
    </style:style>
    <style:style style:name="P17" style:family="paragraph" style:parent-style-name="Text_20_body">
      <style:paragraph-properties fo:margin-left="0cm" fo:margin-right="0cm" fo:margin-top="0cm" fo:margin-bottom="0cm" fo:text-align="center" style:justify-single-word="false" fo:orphans="2" fo:widows="2" fo:text-indent="0cm" style:auto-text-indent="false" style:writing-mode="lr-tb"/>
      <style:text-properties style:font-name="Times New Roman" fo:font-size="12pt" style:font-size-asian="12pt" style:font-size-complex="12pt"/>
    </style:style>
    <style:style style:name="P18" style:family="paragraph" style:parent-style-name="Text_20_body">
      <style:paragraph-properties fo:margin-left="1.251cm" fo:margin-right="0cm" fo:margin-top="0cm" fo:margin-bottom="0cm" style:line-height-at-least="0.37cm" fo:text-align="center" style:justify-single-word="false" fo:orphans="2" fo:widows="2" fo:text-indent="0cm" style:auto-text-indent="false"/>
    </style:style>
    <style:style style:name="P19" style:family="paragraph" style:parent-style-name="Text_20_body">
      <style:paragraph-properties fo:margin-left="1.251cm" fo:margin-right="0cm" fo:margin-top="0cm" fo:margin-bottom="0cm" style:line-height-at-least="0.37cm" fo:text-align="center" style:justify-single-word="false" fo:orphans="2" fo:widows="2" fo:text-indent="0cm" style:auto-text-indent="false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20" style:family="paragraph" style:parent-style-name="Text_20_body">
      <style:paragraph-properties fo:margin-left="1.251cm" fo:margin-right="0cm" fo:margin-top="0cm" fo:margin-bottom="0cm" style:line-height-at-least="0.37cm" fo:text-align="justify" style:justify-single-word="false" fo:orphans="2" fo:widows="2" fo:text-indent="0cm" style:auto-text-indent="false"/>
      <style:text-properties style:font-name="Times New Roman" fo:font-size="12pt" style:font-size-asian="12pt" style:font-size-complex="12pt"/>
    </style:style>
    <style:style style:name="P21" style:family="paragraph" style:parent-style-name="Text_20_body">
      <style:paragraph-properties fo:margin-top="0cm" fo:margin-bottom="0cm" fo:text-align="center" style:justify-single-word="false" fo:orphans="2" fo:widows="2" style:writing-mode="lr-tb"/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P22" style:family="paragraph" style:parent-style-name="Text_20_body">
      <style:paragraph-properties fo:margin-top="0cm" fo:margin-bottom="0cm" fo:text-align="center" style:justify-single-word="false" fo:orphans="2" fo:widows="2" style:writing-mode="lr-tb"/>
      <style:text-properties style:font-name="Times New Roman" fo:font-size="12pt" style:font-size-asian="12pt" style:font-size-complex="12pt"/>
    </style:style>
    <style:style style:name="P23" style:family="paragraph" style:parent-style-name="Text_20_body">
      <style:paragraph-properties fo:margin-top="0cm" fo:margin-bottom="0cm" fo:text-align="center" style:justify-single-word="false" fo:orphans="2" fo:widows="2" style:writing-mode="lr-tb"/>
    </style:style>
    <style:style style:name="T1" style:family="text">
      <style:text-properties fo:font-weight="bold"/>
    </style:style>
    <style:style style:name="T2" style:family="text">
      <style:text-properties fo:font-variant="normal" fo:text-transform="none" fo:color="#4d5156" style:font-name="Times New Roman" fo:font-size="12pt" fo:letter-spacing="normal" fo:font-style="normal" fo:font-weight="bold" style:font-size-asian="12pt" style:font-size-complex="12pt"/>
    </style:style>
    <style:style style:name="T3" style:family="text">
      <style:text-properties fo:font-variant="normal" fo:text-transform="none" fo:color="#5f6368" style:font-name="Times New Roman" fo:font-size="12pt" fo:letter-spacing="normal" fo:font-style="normal" fo:font-weight="bold" style:font-size-asian="12pt" style:font-size-complex="12pt"/>
    </style:style>
    <style:style style:name="T4" style:family="text">
      <style:text-properties fo:font-variant="normal" fo:text-transform="none" fo:color="#1155cc" style:font-name="Times New Roman" fo:font-size="12pt" fo:letter-spacing="normal" fo:font-style="normal" fo:font-weight="normal" style:font-size-asian="12pt" style:font-size-complex="12pt"/>
    </style:style>
    <style:style style:name="T5" style:family="text">
      <style:text-properties fo:font-variant="normal" fo:text-transform="none" fo:color="#222222" style:font-name="Times New Roman" fo:font-size="12pt" fo:letter-spacing="normal" fo:font-style="normal" fo:font-weight="normal" style:font-size-asian="12pt" style:font-size-complex="12pt"/>
    </style:style>
    <style:style style:name="T6" style:family="text">
      <style:text-properties fo:background-color="transparent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2">MEGHÍVÓ</text:p>
      <text:p text:style-name="P1"><draw:frame draw:style-name="fr1" draw:name="kép1" text:anchor-type="paragraph" svg:width="17cm" svg:height="5.987cm" draw:z-index="0"><draw:image xlink:href="Pictures/10000201000010CE000005EB2A89CD9C.png" xlink:type="simple" xlink:show="embed" xlink:actuate="onLoad"/></draw:frame></text:p>
      <text:p text:style-name="P3">Tisztelt Elnökség, Regionális Vezetők, Klubvezetők!</text:p>
      <text:p text:style-name="P5">Kedves Meghívott Vendégeink!</text:p>
      <text:p text:style-name="P6"/>
      <text:p text:style-name="P9">Szíves tudomásul:</text:p>
      <text:p text:style-name="P10">Borsi Sándorné elnökhelyettes</text:p>
      <text:p text:style-name="P10">Molnárné Zólyomi Julianna</text:p>
      <text:p text:style-name="P11">Kelemen Béla úr</text:p>
      <text:p text:style-name="P10">Vörös István úr</text:p>
      <text:p text:style-name="P10">Pápai Ferenc és felesége</text:p>
      <text:p text:style-name="P7"/>
      <text:p text:style-name="P8">A Vasutas Nyugdíjas Klubok Országos Szövetsége a 76. Vasutasnap Központi ünnepségét, és az Idősek Világnapjának köszöntését Istvántelken tartja.</text:p>
      <text:p text:style-name="P8">Időpont: 2026. október 2. (péntek), délelőtt 11 óra</text:p>
      <text:p text:style-name="P8">Helyszín: Budapest Istvántelek, VOKE Művelődési Ház</text:p>
      <text:p text:style-name="P12">Megközelítés:</text:p>
      <text:p text:style-name="P18"><text:span text:style-name="T2">VOKE Vasutasok Széchenyi István </text:span><text:span text:style-name="Emphasis"><text:span text:style-name="T3">Művelődési Háza</text:span></text:span><text:span text:style-name="T2">. </text:span></text:p>
      <text:p text:style-name="P18"><text:span text:style-name="T2">Cím: 1045 Budapest, Elem u. 5–7. (</text:span><text:span text:style-name="Emphasis"><text:span text:style-name="T3">Istvántelek</text:span></text:span><text:span text:style-name="T2">)</text:span></text:p>
      <text:p text:style-name="P19"><text:span text:style-name="T1">Helyszín:</text:span> Istvántelek: 1045 Budapest Elem utca 5-7, az Istvántelek vasúti megállóhelynél kell a vonatról leszállni. <text:s/>A vonatok - S70-S71 - Bp. Nyugati pu – ról indulnak negyed óránként Istvántelek vmh.-en is megállva Vác végállomás felé. Menetidő kb. 7-8 perc.</text:p>
      <text:p text:style-name="P20"/>
      <text:p text:style-name="P13">Szeretettel várjuk részvételeteket – nyugdíjas klubonként EGY fő (klubvezető, helyettese, vagy megbízottja) megjelenését – ünnepségünkön.</text:p>
      <text:p text:style-name="P14"/>
      <text:p text:style-name="P13">Kérjük az érintett klubok vezetőjét:</text:p>
      <text:p text:style-name="P14">a Szombathely, Haladás Vasutas Nyugdíjas Klub tagjának Szabó Józsefné, pénztáros</text:p>
      <text:p text:style-name="P14">Imre Lászlóné, klubvezető Pécs, Dr. Csanádi György Vasutas Nyugdíjas Klub</text:p>
      <text:p text:style-name="P14">Borsi Sándorné, VNYKOSZ elnökhelyettes</text:p>
      <text:p text:style-name="P14">értesítését és ünnepségünkön való részvételének biztosítását.</text:p>
      <text:p text:style-name="P13"/>
      <text:p text:style-name="P13">Program:</text:p>
      <text:p text:style-name="P14">Gyülekezés, regisztráció: 10.30 órától 11. 00 óráig</text:p>
      <text:p text:style-name="P14">11. 00 Ünnepélyes megnyitó, Himnusz</text:p>
      <text:p text:style-name="P14">Ünnepi szavalat, majd köszöntések, megemlékezések</text:p>
      <text:p text:style-name="P14">dr. Nemeskéri – Kutlán Endre vezérigazgató-helyettes</text:p>
      <text:p text:style-name="P14"><text:soft-page-break/></text:p>
      <text:p text:style-name="P14">Molnár Géza, elnök</text:p>
      <text:p text:style-name="P14">Kitüntetések átadása, vendégeink üdvözlése</text:p>
      <text:p text:style-name="P16">Rendezvény zárása, Szózat</text:p>
      <text:p text:style-name="P14">Vendéglátás,</text:p>
      <text:p text:style-name="P14">Lehetőséget biztosítunk klubjainknak a Szövetségünkhöz benyújtott őszi pályázatok támogatási összegeinek átvételére is.</text:p>
      <text:p text:style-name="P14">Hazautazás a kora délutáni órákban.</text:p>
      <text:p text:style-name="P14"/>
      <text:p text:style-name="P15">Tisztelettel és ü<text:span text:style-name="T6">dvözlettel:</text:span></text:p>
      <text:p text:style-name="P17"/>
      <text:p text:style-name="P21">Molnár Géza</text:p>
      <text:p text:style-name="P21">elnök</text:p>
      <text:p text:style-name="P22"/>
      <text:p text:style-name="P21">Vasutas Nyugdíjas Klubok</text:p>
      <text:p text:style-name="P21">Országos Szövetsége</text:p>
      <text:p text:style-name="P21">1087.Budapest, Kerepesi u. 14.</text:p>
      <text:p text:style-name="P21">Ügyfélfogadás: egyeztetett időpontokban</text:p>
      <text:p text:style-name="P23"><text:a xlink:type="simple" xlink:href="http://www.vnykosz.eoldal.hu/" office:target-frame-name="_blank" xlink:show="new" text:style-name="Internet_20_link" text:visited-style-name="Visited_20_Internet_20_Link"><text:span text:style-name="T4">www.vnykosz.hu</text:span></text:a><text:span text:style-name="T5">,</text:span><text:a xlink:type="simple" xlink:href="mailto:vnykosz.eoldal@gmail.com" office:target-frame-name="_blank" xlink:show="new" text:style-name="Internet_20_link" text:visited-style-name="Visited_20_Internet_20_Link"><text:span text:style-name="T4">vnykosz.eoldal@gmail.com</text:span></text:a></text:p>
      <text:p text:style-name="P21"/>
      <text:p text:style-name="P22"/>
      <text:p text:style-name="P21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hu" fo:country="H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hu" fo:country="HU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9-02T09:23:17.03</meta:creation-date>
    <dc:date>2026-09-06T14:27:35.11</dc:date>
    <meta:editing-duration>PT24M8S</meta:editing-duration>
    <meta:editing-cycles>11</meta:editing-cycles>
    <meta:generator>OpenOffice/4.1.15$Win32 OpenOffice.org_project/4115m2$Build-9813</meta:generator>
    <meta:document-statistic meta:table-count="0" meta:image-count="1" meta:object-count="0" meta:page-count="2" meta:paragraph-count="41" meta:word-count="233" meta:character-count="1891"/>
  </office:meta>
</office:document-meta>
</file>